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apple-system" svg:font-family="apple-system, BlinkMacSystemFont, 'Segoe UI', Roboto, 'Helvetica Neue', Arial, 'Noto Sans', sans-serif, 'Apple Color Emoji', 'Segoe UI Emoji', 'Segoe UI Symbol', 'Noto Color Emoji'"/>
  </office:font-face-decls>
  <office:automatic-styles>
    <style:style style:name="P1" style:family="paragraph" style:parent-style-name="Heading_20_1">
      <style:text-properties fo:font-variant="normal" fo:text-transform="none" style:font-name="apple-system" fo:font-size="15pt" fo:letter-spacing="normal" fo:font-style="normal" fo:font-weight="bold" officeooo:rsid="000d24ed" officeooo:paragraph-rsid="000d24ed"/>
    </style:style>
    <style:style style:name="T1" style:family="text">
      <style:text-properties officeooo:rsid="000d24e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Progetti Unitari Convenzionati (PUC)</text:h>
      <text:p text:style-name="Standard"/>
      <text:p text:style-name="Standard">Nella sezione “Documenti correlati” è possibile consultare i <text:span text:style-name="T1">documenti relativi ai </text:span>Progetti <text:span text:style-name="T1">U</text:span>nitari <text:span text:style-name="T1">Co</text:span>nvenzionati <text:span text:style-name="T1">(PUC)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apple-system" svg:font-family="apple-system, BlinkMacSystemFont, 'Segoe UI', Roboto, 'Helvetica Neue', Arial, 'Noto Sans', sans-serif, 'Apple Color Emoji', 'Segoe UI Emoji', 'Segoe UI Symbol', 'Noto Color Emoji'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family="'Times New Roman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1-16T14:55:14.97</meta:creation-date>
    <dc:date>2026-09-08T10:16:14.419000000</dc:date>
    <meta:editing-duration>PT11M20S</meta:editing-duration>
    <meta:editing-cycles>6</meta:editing-cycles>
    <meta:generator>LibreOffice/7.6.4.1$Windows_X86_64 LibreOffice_project/e19e193f88cd6c0525a17fb7a176ed8e6a3e2aa1</meta:generator>
    <meta:document-statistic meta:table-count="0" meta:image-count="0" meta:object-count="0" meta:page-count="1" meta:paragraph-count="2" meta:word-count="19" meta:character-count="156" meta:non-whitespace-character-count="139"/>
  </office:meta>
</office:document-meta>
</file>